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ая-семья-из-рязанского-участвует-в-проекте-московское-долголетие"/>Активная семья из Рязанского участвует в проекте «Московское долголетие»<text:bookmark-end text:name="активная-семья-из-рязанского-участвует-в-проекте-московское-долголетие"/></text:h>
      <text:p text:style-name="First_20_paragraph">30.07.2020</text:p>
      <text:p text:style-name="Text_20_body"><text:span text:style-name="T1">Супруги Белашовы из Рязанского района одними из первых вступили в ряды участников проекта «Московское долголетие».</text:span></text:p>
      <text:p text:style-name="Text_20_body">Андрею Степановичу 68 лет. Радиоинженер по образованию, 21 год профессиональной деятельности он отдал Архитектурному управлению, разрабатывая графические программы. Все, что касается спорта, близко и притягательно для Андрея Степановича, о чем говорит его хорошая физическая форма. В рамках «Московского долголетия» он дважды принимал участие в городских соревнованиях по скандинавской ходьбе, второе место занял в командной борьбе по «айсштоку», второе место в окружных теннисных турнирах в командном зачете. Участие в карнавале на коньках в Сокольниках? Конечно, мимо него не прошел и этот праздник спорта и красоты. Более семи лет он постоянный посетитель Центра социального обслуживания «Рязанский», где ему всегда рады партнеры по теннису и бильярду.</text:p>
      <text:p text:style-name="Text_20_body">Во всех спортивных состязаниях поддерживает и вселяет уверенность в победу Андрея Степановича его надежная подруга и жена — Наталья Михайловна. 45 лет счастливой супружеской жизни они отметили весной прошлого года в ЦСО ярким праздником, приуроченному ко Дню семьи, любви и верности. Наталья Михайловна с удовольствием, вместе с мужем принимает участие в районных соревнованиях по бильярду, «болеет» за мужа в различных спортивных турнирах. Велосипедные прогулки и путешествия интересны обоим. Наталья Михайловна увлекается и творчеством: с удовольствием посещает группу «Рисование» в АНО «НСТИ «Надежда». Собранную коллекцию деревянных ложек, Наталья Михайловна дополнила еще одной, выполненной собственноручно в технике «Мезенской росписи». Наталья Михайловна ведет большую общественную работу: является председателем первичной организации Совета ветеранов Рязанского района. Она занимается патриотическим воспитанием молодежи. Как культорг организует досуг жителям старшего поколения.</text:p>
      <text:p text:style-name="Text_20_body">Семья Белашовых считает проект «Московское долголетие» интересным, полезным: «Есть, чем заняться, о чем подумать, к чему стремиться!» — говорят они.</text:p>
      <text:p text:style-name="Text_20_body"><text:line-break/></text:p>
      <text:p text:style-name="Text_20_body">Адрес страницы: <text:a xlink:type="simple" xlink:href="http://ryazansky.mos.ru/presscenter/news/detail/9078240.html" office:name=""><text:span text:style-name="Definition">http://ryazansky.mos.ru/presscenter/news/detail/9078240.html</text:span></text:a></text:p>
      <text:p text:style-name="Text_20_body"><text:a xlink:type="simple" xlink:href="http://ryazansky.mos.ru" office:name=""><text:span text:style-name="Definition">Управа Ряз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00:17:28Z</meta:creation-date>
    <dc:date>2023-10-10T00:17:28Z</dc:date>
  </office:meta>
</office:document-meta>
</file>