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года-в-ювао-ввели-в-эксплуатацию-около-30-объектов-недвижимости"/>С начала года в ЮВАО ввели в эксплуатацию около 30 объектов недвижимости<text:bookmark-end text:name="с-начала-года-в-ювао-ввели-в-эксплуатацию-около-30-объектов-недвижимости"/></text:h>
      <text:p text:style-name="First_20_paragraph">28.07.2020</text:p>
      <text:p text:style-name="Text_20_body"><text:span text:style-name="T1">27 объектов недвижимости общей площадью 451 тысяча квадратных метров было введено в эксплуатацию на территории ЮВАО за первое полугодие 2020 года.</text:span></text:p>
      <text:p text:style-name="Text_20_body">Среди них — многоквартирные жилые дома в квартале 13 района Некрасовка, на Донецкой улице, владение 30, Цимлянской улице, владение 3, досугово-развлекательный центр в районе Люблино, торговый центр на Совхозной улице, дом 39 и другие объекты.</text:p>
      <text:p text:style-name="Text_20_body">За этот период специалисты Мосгосстройнадзора провели 175 проверок строящихся в ЮВАО объектов. Также сотрудниками Центра экспертиз было сделано 453 испытания конструкций и применяемых материалов. Проверки прошли в ТРЦ, комплексе апартаментов, храме святого Апостола Андрея Первозванного в Люблине, а также на 54 объектах многоквартирной жилой застройки.</text:p>
      <text:p text:style-name="Text_20_body">— В этом году на стройплощадках ЮВАО выявлено 308 правонарушений, из них 212 — по качеству работ в части выполнения арматурных, опалубочных и бетонных работ, — сообщил председатель Мосгосстройнадзора Олег Антосенко. — Другие включают нарушения организационно-правового порядка, требований техники безопасности, ненадлежащее ведение строительного контроля. За устранением нарушений установлен контроль.</text:p>
      <text:p text:style-name="Text_20_body">Всего на контроле Мосгосстройнадзора в ЮВАО находится 125 объектов строительства общей площадью более 4,5 миллиона квадратных метров.</text:p>
      <text:p text:style-name="Text_20_body"><text:line-break/></text:p>
      <text:p text:style-name="Text_20_body">Адрес страницы: <text:a xlink:type="simple" xlink:href="http://ryazansky.mos.ru/presscenter/news/detail/9069013.html" office:name=""><text:span text:style-name="Definition">http://ryazansky.mos.ru/presscenter/news/detail/9069013.html</text:span></text:a></text:p>
      <text:p text:style-name="Text_20_body"><text:a xlink:type="simple" xlink:href="http://ryazansky.mos.ru" office:name=""><text:span text:style-name="Definition">Управа Ряз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8T01:29:19Z</meta:creation-date>
    <dc:date>2023-09-18T01:29:19Z</dc:date>
  </office:meta>
</office:document-meta>
</file>