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е-семьи-из-ювао-получат-почетный-знак-родительская-слава-города-москвы"/>Две семьи из ЮВАО получат почетный знак «Родительская слава города Москвы»<text:bookmark-end text:name="две-семьи-из-ювао-получат-почетный-знак-родительская-слава-города-москвы"/></text:h>
      <text:p text:style-name="First_20_paragraph">19.08.2016</text:p>
      <text:p text:style-name="Text_20_body">Всего в этом году почетным знаком «Родительская слава города Москвы» наградят 17 многодетных семей, постоянно проживающих в Москве не менее 10 лет, официально состоящих в браке, в которых воспитываются от пяти до 10 детей. Такое решение было принято на заседании президиума столичного правительства.</text:p>
      <text:p text:style-name="Text_20_body">По словам руководителя Департамента труда и социальной защиты населения Москвы Владимира Петросяна, сегодня в Москве проживают 1 400 тысяч семей, воспитывающих детей, при этом более 114 тысяч из них – многодетные.</text:p>
      <text:p text:style-name="Text_20_body">– Мы из бюджета города на социальную поддержку московских семей с детьми выделяем в этом году почти 47 миллиардов рублей, из них 27,4 миллиарда — это социальные выплаты, в том числе почти пять миллиардов — выплаты многодетным семьям, — отметил Владимир Петросян.</text:p>
      <text:p text:style-name="Text_20_body">Обе семьи из ЮВАО, которые получат почетный знак, проживают в районе Люблино. (ск)</text:p>
      <text:p text:style-name="Text_20_body"><text:line-break/></text:p>
      <text:p text:style-name="Text_20_body">Адрес страницы: <text:a xlink:type="simple" xlink:href="http://ryazansky.mos.ru/presscenter/news/detail/3571934.html" office:name=""><text:span text:style-name="Definition">http://ryazansky.mos.ru/presscenter/news/detail/3571934.html</text:span></text:a></text:p>
      <text:p text:style-name="Text_20_body"><text:a xlink:type="simple" xlink:href="http://ryazansky.mos.ru" office:name=""><text:span text:style-name="Definition">Управа Ряз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08:46:32Z</meta:creation-date>
    <dc:date>2023-08-18T08:46:32Z</dc:date>
  </office:meta>
</office:document-meta>
</file>