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0-горожан-на-портале-активный-гражданин-поддержали-идею-празднования-дня-москвы-реки"/>Более 70% горожан на портале «Активный гражданин» поддержали идею празднования Дня Москвы-реки<text:bookmark-end text:name="более-70-горожан-на-портале-активный-гражданин-поддержали-идею-празднования-дня-москвы-реки"/></text:h>
      <text:p text:style-name="First_20_paragraph">22.06.2015</text:p>
      <text:p text:style-name="Text_20_body">Идею правительства Москвы, озвученную руководителем столичного департамента туризма Владимиром Черниковым о праздновании Дня Москвы-реки 19 июля, поддержали 75% москвичей в проекте «Активный гражданин». В этот день горожане смогут посмотреть парад из сотни судов, покататься на яхтах, поучаствовать в тематических фестивалях на набережных. Главная цель Дня реки - привлечь внимание москвичей и туристов к одному из главных природных украшений города.</text:p>
      <text:p text:style-name="Text_20_body">По сообщению пресс-службы проекта, более 4 тыс. жителей Москвы представили свои иди и предложения организации праздника. «75% участников проекта «Активный гражданин» поддержали идею отмечать праздник в честь Москвы-реки. Чаще всего за торжество голосовали женщины, а наибольшую поддержку идея получила у участников проекта, проживающих в ЮВАО, ЮАО и ТиНАО. Более 4 тыс. активных граждан представили свои предложения, как отметить день реки. Самые популярные идеи - организовать уборку Москвы-реки и ее притоков силами горожан, провести массовые спортивные мероприятия, в том числе для детей, устроить конкурсы и развлечения на берегу», - сказано в сообщении пресс-службы портала "Активный гражданин".</text:p>
      <text:p text:style-name="Text_20_body">Более половины голосовавших жителей Москвы, предложивших свои идеи для праздника, - мужчины. 12% участников опроса считают, что в Москве и так достаточно праздников. Этот вариант ответа был наиболее популярен у участников проекта из ЗелАО. 8% ответили, что им все равно. Большинство таких ответов получено в ВАО, СВАО и САО. Из 235 тыс. москвичей, принявших участие в голосовании, 3% респондентов выбрали вариант «затрудняюсь ответить». Еще 2% посчитали, что решение вводить или не вводить новый праздник должны принимать специалисты. </text:p>
      <text:p text:style-name="Text_20_body"><text:line-break/></text:p>
      <text:p text:style-name="Text_20_body">Адрес страницы: <text:a xlink:type="simple" xlink:href="http://ryazansky.mos.ru/presscenter/news/detail/1952894.html" office:name=""><text:span text:style-name="Definition">http://ryazansky.mos.ru/presscenter/news/detail/1952894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5:24:16Z</meta:creation-date>
    <dc:date>2023-06-21T05:24:16Z</dc:date>
  </office:meta>
</office:document-meta>
</file>