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иблиотека-на-зарайской-временно-закроется-для-посещения"/>Библиотека на Зарайской временно закроется для посещения<text:bookmark-end text:name="библиотека-на-зарайской-временно-закроется-для-посещения"/></text:h>
      <text:p text:style-name="First_20_paragraph">07.08.2023</text:p>
      <text:p text:style-name="Text_20_body"><text:span text:style-name="T1">Библиотека №106 будет временно закрыта для посещения с 7 августа. Об этом говорится в официальной группе учреждения в библиотеке.</text:span></text:p>
      <text:p text:style-name="Text_20_body">«С 7 августа библиотека по адресу ул. Зарайская, 56а будет временно закрыта для посещения», - отметили в учреждении.</text:p>
      <text:p text:style-name="Text_20_body">Книги можно будет сдать в детской библиотеке напротив по адресу ул. Шатурская, 49/1.</text:p>
      <text:p text:style-name="Text_20_body">Узнать подробности можно по телефону: +7 (499) 170-61-97.</text:p>
      <text:p text:style-name="Text_20_body"><text:line-break/></text:p>
      <text:p text:style-name="Text_20_body"><text:line-break/></text:p>
      <text:p text:style-name="Text_20_body">Адрес страницы: <text:a xlink:type="simple" xlink:href="http://ryazansky.mos.ru/presscenter/news/detail/11755920.html" office:name=""><text:span text:style-name="Definition">http://ryazansky.mos.ru/presscenter/news/detail/11755920.html</text:span></text:a></text:p>
      <text:p text:style-name="Text_20_body"><text:a xlink:type="simple" xlink:href="http://ryazansky.mos.ru" office:name=""><text:span text:style-name="Definition">Управа Ряз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7T04:58:56Z</meta:creation-date>
    <dc:date>2023-08-07T04:58:56Z</dc:date>
  </office:meta>
</office:document-meta>
</file>