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ти-из-рязанского-примут-участие-в-творческом-конкурсе-про-мой-район"/>Дети из Рязанского примут участие в творческом конкурсе «Про мой район»<text:bookmark-end text:name="дети-из-рязанского-примут-участие-в-творческом-конкурсе-про-мой-район"/></text:h>
      <text:p text:style-name="First_20_paragraph">12.07.2023</text:p>
      <text:p text:style-name="Text_20_body"><text:span text:style-name="T1">В Москве стартовал прием заявок на детский конкурс «Про мой район». Участниками конкурса могут стать дети и подростки от четырех до 17 лет, включая жителей Рязанского района. Об этом сообщается на официальном сайте мэра столицы.</text:span></text:p>
      <text:p text:style-name="Text_20_body">«Наш конкурс помогает ребятам развивать творческие способности, искать уникальные места в каждом столичном районе. Сегодня очень важно воспитывать ответственное отношение к современной городской среде, вдохновлять на изучение окружающего мира и родного города, а также заботиться о тех, кто рядом — от людей до домашних животных.</text:p>
      <text:p text:style-name="Text_20_body">Такое соединение истории, культуры и творчества вдохновляет юных москвичей на изучение окружающего мира и родного города, учит выражать мысли, идеи и эмоции художественными средствами», — приводятся в сообщении слова председателя жюри конкурса, публициста и медиа-эксперта Антона Хрекова.</text:p>
      <text:p text:style-name="Text_20_body">Конкурс проводится в четырех номинациях: рассказ «Моя семья», рисунок «Мой района. Мой двор», экскурсия «Мой район» и видеоистория «Мой питомец».</text:p>
      <text:p text:style-name="Text_20_body">Творческие работы принимаются до 15 августа 2023 года.</text:p>
      <text:p text:style-name="Text_20_body">Подробную информацию о конкурсе можно посмотреть на сайте — konkurs.mr.moscow.</text:p>
      <text:p text:style-name="Text_20_body"><text:line-break/></text:p>
      <text:p text:style-name="Text_20_body">Адрес страницы: <text:a xlink:type="simple" xlink:href="http://ryazansky.mos.ru/presscenter/news/detail/11712336.html" office:name=""><text:span text:style-name="Definition">http://ryazansky.mos.ru/presscenter/news/detail/11712336.html</text:span></text:a></text:p>
      <text:p text:style-name="Text_20_body"><text:a xlink:type="simple" xlink:href="http://ryazansky.mos.ru" office:name=""><text:span text:style-name="Definition">Управа Ряз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2T15:28:27Z</meta:creation-date>
    <dc:date>2023-07-12T15:28:27Z</dc:date>
  </office:meta>
</office:document-meta>
</file>