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из-рязанского-проверят-знания-на-онлайн-олимпиаде-я-люблю-математику"/>Школьники из Рязанского проверят знания на онлайн-олимпиаде «Я люблю математику»<text:bookmark-end text:name="школьники-из-рязанского-проверят-знания-на-онлайн-олимпиаде-я-люблю-математику"/></text:h>
      <text:p text:style-name="First_20_paragraph">06.03.2023</text:p>
      <text:p text:style-name="Text_20_body"><text:span text:style-name="T1">Центр педагогического мастерства столичного департамента образования и науки и «Яндекс Учебник» проведут для школьников в онлайн-олимпиаду «Я люблю математику». В ней могут участвовать ученики 1–5 классов школ Рязанского района. Об этом сообщила пресс-служба Департамента образования и науки столицы.</text:span></text:p>
      <text:p text:style-name="Text_20_body">-Школьников приглашают на онлайн-олимпиаду «Я люблю математику». Она пройдет с 28 февраля по 28 марта. Для участия нужно зарегистрироваться на сайте education.yandex.ru до 28 марта включительно. Соревнование организуют центр педагогического мастерства столичного департамента образования и науки и «Яндекс Учебник», — сказали в пресс-службе.</text:p>
      <text:p text:style-name="Text_20_body">На решение заданий дается 60 минут. Выполнить их ученики могут в любой день установленного срока на стационарном компьютере или смартфоне. По итогам олимпиады все участники получат сертификаты, а учителя — благодарственные письма.</text:p>
      <text:p text:style-name="Text_20_body">Напомним, в районе расположены следующие учреждения образования: Школа № 777 имени Героя Советского Союза Е. В. Михайлова; Школа № 2090 имени Героя Советского Союза Л. Х. Паперника; Школа № 1208 имени Героя Советского Союза М. С. Шумилова, Школа № 1367.</text:p>
      <text:p text:style-name="Text_20_body"><text:line-break/></text:p>
      <text:p text:style-name="Text_20_body">Адрес страницы: <text:a xlink:type="simple" xlink:href="http://ryazansky.mos.ru/presscenter/news/detail/11447727.html" office:name=""><text:span text:style-name="Definition">http://ryazansky.mos.ru/presscenter/news/detail/11447727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20:29:04Z</meta:creation-date>
    <dc:date>2023-05-26T20:29:04Z</dc:date>
  </office:meta>
</office:document-meta>
</file>