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азон-возле-детской-площадки-на-зарайской-восстановили-после-автомобилей"/>Газон возле детской площадки на Зарайской восстановили после автомобилей<text:bookmark-end text:name="газон-возле-детской-площадки-на-зарайской-восстановили-после-автомобилей"/></text:h>
      <text:p text:style-name="First_20_paragraph">02.08.2021</text:p>
      <text:p text:style-name="Text_20_body"><text:line-break/><text:span text:style-name="T1">Во дворе дома 26 на Зарайской улице на газоне возле детской площадки жители начали замечать припаркованные автомобили. Все началось после того, как специалисты коммунальной службы переставили ограждение.</text:span></text:p>
      <text:p text:style-name="Text_20_body">«В неогороженных местах газон активно используется автомобилями. Отчетливо видны следы от протекторов на газоне», — проинформировала местная жительница.</text:p>
      <text:p text:style-name="Text_20_body">Как рассказали в ГБУ «Жилищник Рязанского района», проведены работы по рекультивации повреждённых участков газонов.</text:p>
      <text:p text:style-name="Text_20_body">— На газоне посеяли семена газонной травы и полили. Также выполнены работы по установке антипарковочных столбиков предотвращающих заезд на газон, — уточнили в организации.</text:p>
      <text:p text:style-name="Text_20_body"><text:line-break/></text:p>
      <text:p text:style-name="Text_20_body">Адрес страницы: <text:a xlink:type="simple" xlink:href="http://ryazansky.mos.ru/presscenter/news/detail/10148175.html" office:name=""><text:span text:style-name="Definition">http://ryazansky.mos.ru/presscenter/news/detail/10148175.html</text:span></text:a></text:p>
      <text:p text:style-name="Text_20_body"><text:a xlink:type="simple" xlink:href="http://ryazansky.mos.ru" office:name=""><text:span text:style-name="Definition">Управа Ряз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9T16:35:42Z</meta:creation-date>
    <dc:date>2024-05-09T16:35:42Z</dc:date>
  </office:meta>
</office:document-meta>
</file>